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ae4f5e169739ab653598fb6b5e40032.png"/>
  <manifest:file-entry manifest:media-type="image/svg+xml" manifest:full-path="Pictures/ce72467a632ab15a59f294e33b016fd7.svg"/>
  <manifest:file-entry manifest:media-type="image/svg+xml" manifest:full-path="Pictures/803f348836aa7108261338f9ea30e71c.svg"/>
  <manifest:file-entry manifest:media-type="image/svg+xml" manifest:full-path="Pictures/d799a0b93a1251914df4fac0ae4540c5.svg"/>
  <manifest:file-entry manifest:media-type="image/svg+xml" manifest:full-path="Pictures/eb5550b48c4c9f1192b18bc50a756423.svg"/>
  <manifest:file-entry manifest:media-type="image/svg+xml" manifest:full-path="Pictures/84f8f18e1c2f5c4e26f83e9ae0902bc1.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5.2916666666667cm" svg:height="5.2916666666667cm"><draw:image xlink:href="Pictures/6ae4f5e169739ab653598fb6b5e40032.png" xlink:type="simple" xlink:show="embed" xlink:actuate="onLoad"/></draw:frame></text:p>
      <text:h text:style-name="Heading_20_2" text:outline-level="2"><text:bookmark text:name="start"/><text:bookmark-start text:name="__RefHeading___digi.lernen_1"/><text:bookmark-start text:name="digi.lernen"/>digi.lernen<text:bookmark-end text:name="__RefHeading___digi.lernen_1"/><text:bookmark-end text:name="digi.lernen"/></text:h>
      <text:p text:style-name="Text_20_body"><text:span text:style-name="Strong_20_Emphasis">Willkommen in der Digitalen Werkstatt der Diakonie Werkstätten Halberstadt gGmbH!</text:span></text:p>
      <text:p text:style-name="Plugin_Wrap_Paragraph_Centered">Telefonische Betreuung</text:p>
      <text:p text:style-name="Text_20_body">Mein Gruppenleiter ruft mich jeden Tag an. Ich kann Fragen stellen. Er fragt dann, wie es
mir geht. Er erzählt mir, was ich wissen muss und überlegt zusammen mit mir, was gut für
mich ist. Ich sage meinem Gruppenleiter, wenn ich nur einmal die Woche angerufen
werden möchte.</text:p>
      <text:p text:style-name="Text_20_body"><draw:frame draw:style-name="mediacenter" draw:name="Telefonische Betreuung Legend" text:anchor-type="paragraph" draw:z-index="0" svg:width="9.2604166666667cm"><draw:text-box><text:p text:style-name="legendcenter"><draw:frame draw:style-name="mediacenter" draw:name="Telefonische Betreuung" text:anchor-type="paragraph" draw:z-index="1" svg:width="9.2604166666667cm" svg:height="9.2604166666667cm"><draw:image xlink:href="Pictures/ce72467a632ab15a59f294e33b016fd7.svg" xlink:type="simple" xlink:show="embed" xlink:actuate="onLoad"/></draw:frame>Telefonische Betreuung</text:p></draw:text-box></draw:frame>
<text:a xlink:type="simple" xlink:href="https://demo.diakonie-werkstaetten-halberstadt.de/doku.php/audio/konzept/aud-20200401-telefonisch_betreuung.mp3" text:style-name="Internet_20_link" text:visited-style-name="Visited_20_Internet_20_Link">Audio-Deskription Telefonische Betreuung</text:a></text:p>
      <text:p text:style-name="Plugin_Wrap_Paragraph_Centered">Mobiler Werkstattdienst</text:p>
      <text:p text:style-name="Text_20_body">Wenn ich allein wohne und einen Gruppenleiter der Werkstatt sehen möchte, kommt er zu
mir nach Hause. Dann können wir ganz normal miteinander reden. Er kann mir
Lebensmittel oder Medikamente mitbringen. Er kann mir auch Aufgaben zum Lernen oder
sogar Arbeit mitbringen. Das kann ich dann zuhause machen.</text:p>
      <text:p text:style-name="Text_20_body"><draw:a xlink:type="simple" xlink:href="https://demo.diakonie-werkstaetten-halberstadt.de/doku.php/mobiler_werkstattdienst/start"><draw:frame draw:style-name="mediacenter" draw:name="Mobiler Werkstattdienst Legend" text:anchor-type="paragraph" draw:z-index="0" svg:width="10.847916666667cm"><draw:text-box><text:p text:style-name="legendcenter"><draw:frame draw:style-name="mediacenter" draw:name="Mobiler Werkstattdienst" text:anchor-type="paragraph" draw:z-index="2" svg:width="10.847916666667cm" svg:height="10.847916666667cm"><draw:image xlink:href="Pictures/803f348836aa7108261338f9ea30e71c.svg" xlink:type="simple" xlink:show="embed" xlink:actuate="onLoad"/></draw:frame>Mobiler Werkstattdienst</text:p></draw:text-box></draw:frame></draw:a></text:p>
      <text:p text:style-name="Text_20_body"><text:a xlink:type="simple" xlink:href="https://demo.diakonie-werkstaetten-halberstadt.de/doku.php/audio/konzept/aud-20200401-mobiler_werkstattdienst.mp3" text:style-name="Internet_20_link" text:visited-style-name="Visited_20_Internet_20_Link">Audio-Deskription Mobiler Werkstattdienst</text:a></text:p>
      <text:line-break/>
      <text:p text:style-name="Plugin_Wrap_Paragraph_Centered">Notgruppe</text:p>
      <text:p text:style-name="Text_20_body">Wenn ich zuhause nicht betreut werden kann, dann kann ich in eine Notgruppe der
Werkstatt kommen. Das ist dann so wie immer. Die Werkstatt ist dann aber viel leerer und
die Gruppe ist kleiner.</text:p>
      <text:p text:style-name="Text_20_body"><draw:a xlink:type="simple" xlink:href="https://demo.diakonie-werkstaetten-halberstadt.de/doku.php/notgruppe/start"><draw:frame draw:style-name="mediacenter" draw:name="Notgruppe Legend" text:anchor-type="paragraph" draw:z-index="0" svg:width="9.2604166666667cm"><draw:text-box><text:p text:style-name="legendcenter"><draw:frame draw:style-name="mediacenter" draw:name="Notgruppe" text:anchor-type="paragraph" draw:z-index="3" svg:width="9.2604166666667cm" svg:height="9.2604166666667cm"><draw:image xlink:href="Pictures/d799a0b93a1251914df4fac0ae4540c5.svg" xlink:type="simple" xlink:show="embed" xlink:actuate="onLoad"/></draw:frame>Notgruppe</text:p></draw:text-box></draw:frame></draw:a>
<text:a xlink:type="simple" xlink:href="https://demo.diakonie-werkstaetten-halberstadt.de/doku.php/audio/konzept/aud-20200401-notgruppe.mp3" text:style-name="Internet_20_link" text:visited-style-name="Visited_20_Internet_20_Link">Audio-Deskription Notgruppe</text:a></text:p>
      <text:p text:style-name="Plugin_Wrap_Paragraph_Centered">Selbstwerkstatt</text:p>
      <text:p text:style-name="Text_20_body">Die virtuelle Werkstatt ist eine Werkstatt, die es in Gedanken, in Papierform oder im Handy
gibt. Es gibt sie nicht als Ort, zu dem ich gehen kann oder den ich anfassen kann.
Bei der virtuellen Werkstatt kann ich mir etwas aus verschiedenen Bereichen aussuchen.
Die Bereiche sind: Bildung, Selbstfürsorge oder lebenspraktische Hilfen.</text:p>
      <text:p text:style-name="Text_20_body"><draw:frame draw:style-name="mediacenter" draw:name="Selbstwerkstatt Legend" text:anchor-type="paragraph" draw:z-index="0" svg:width="10.847916666667cm"><draw:text-box><text:p text:style-name="legendcenter"><draw:frame draw:style-name="mediacenter" draw:name="Selbstwerkstatt" text:anchor-type="paragraph" draw:z-index="4" svg:width="10.847916666667cm" svg:height="10.847916666667cm"><draw:image xlink:href="Pictures/eb5550b48c4c9f1192b18bc50a756423.svg" xlink:type="simple" xlink:show="embed" xlink:actuate="onLoad"/></draw:frame>Selbstwerkstatt</text:p></draw:text-box></draw:frame>
<text:a xlink:type="simple" xlink:href="https://demo.diakonie-werkstaetten-halberstadt.de/doku.php/audio/konzept/aud-20200401-selbstwerkstatt.mp3" text:style-name="Internet_20_link" text:visited-style-name="Visited_20_Internet_20_Link">Audio-Deskription Selbstwerkstatt</text:a></text:p>
      <text:line-break/>
      <text:p text:style-name="Plugin_Wrap_Paragraph_Centered">Hauswerkstatt</text:p>
      <text:p text:style-name="Text_20_body">Die Arbeit kommt zu mir nach Hause, auch wenn ich vom Cecilienstift betreut werde. Die
Mitarbeiter reichen ja nicht für den ganzen Tag. Deshalb kommen die Gruppenleiter aus
der Werkstatt zu uns in die Gruppe und wir können zu Hause Stifte verpacken.</text:p>
      <text:p text:style-name="Text_20_body"><draw:frame draw:style-name="mediacenter" draw:name="Hauswerkstatt Legend" text:anchor-type="paragraph" draw:z-index="0" svg:width="9.2604166666667cm"><draw:text-box><text:p text:style-name="legendcenter"><draw:frame draw:style-name="mediacenter" draw:name="Hauswerkstatt" text:anchor-type="paragraph" draw:z-index="5" svg:width="9.2604166666667cm" svg:height="9.2604166666667cm"><draw:image xlink:href="Pictures/84f8f18e1c2f5c4e26f83e9ae0902bc1.svg" xlink:type="simple" xlink:show="embed" xlink:actuate="onLoad"/></draw:frame>Hauswerkstatt</text:p></draw:text-box></draw:frame>
<text:a xlink:type="simple" xlink:href="https://demo.diakonie-werkstaetten-halberstadt.de/doku.php/audio/konzept/aud-20200401-hauswerkstatt.mp3" text:style-name="Internet_20_link" text:visited-style-name="Visited_20_Internet_20_Link">Audio-Deskription Hauswerkstatt</text:a></text:p>
      <text:p text:style-name="Plugin_Wrap_Paragraph_Centered"><text:span text:style-name="Strong_20_Emphasis">Videobotschaft</text:span>
<text:line-break/>
<text:line-break/>
<text:line-break/>
<text:line-break/>
<text:a xlink:type="simple" xlink:href="https://demo.diakonie-werkstaetten-halberstadt.de/doku.php/video/videobotschaft/20200329-videobotschaft-j.lieb.360p.mp4" text:style-name="Internet_20_link" text:visited-style-name="Visited_20_Internet_20_Link">400x400|Videobotschaft in DGS</text:a>
<text:line-break/></text:p>
      <text:p text:style-name="Text_20_body">Text der Videobotschaft</text:p>
      <text:p text:style-name="Text_20_body">Seit dem 18. März 2020 dürfen Werkstätten nur noch von beschäftigten Mitarbeitern betreten werden, die unbedingt einen geordneten Tagesablauf brauchen. Beschäftigte Mitarbeiter, die in betreuten Wohnformen oder bei Ihren Familien leben oder für sich allein sorgen können, müssen zuhause bleiben.  
Arbeit ist wichtig für ein gutes Lebensgefühl. Das wissen wir alle. Besonders in Zeiten, die uns Angst machen oder verunsichern ist es wichtig, dass wir mit Menschen reden können, die wichtig sind in unserem Leben. Dazu gehören zum Beispiel die Kollegen, die Gruppenleiter oder Freunde.  
Das ist alles wichtig für beschäftigte Mitarbeiter. Darum hat sich die Diakonie Werkstatt verschiedenen Angebote ausgedacht.  
Ich kann mir aussuchen, was ich brauche und möchte. Ich kann meine Meinung ändern, wenn ich ein anderes Angebot brauche. </text:p>
      <text:p text:style-name="Text_20_body"><text:span text:style-name="Strong_20_Emphasis">Telefonische Betreuung</text:span></text:p>
      <text:p text:style-name="Text_20_body">Mein Gruppenleiter ruft mich jeden Tag an. Ich kann Fragen stellen. Er fragt dann, wie es mir geht. Er erzählt mir, was ich wissen muss und überlegt zusammen mit mir, was gut für mich ist. Ich sage meinem Gruppenleiter, wenn ich nur einmal die Woche angerufen  werden möchte. 
Manche Gruppenleiter kommen auch in die Wohneinrichtungen vom Cecilienstift und  bringen Arbeit mit. Dann können wir das machen, was wir immer machen. Dann wird uns nicht langweilig. </text:p>
      <text:p text:style-name="Text_20_body"><text:span text:style-name="Strong_20_Emphasis">Notgruppen in der Werkstatt</text:span></text:p>
      <text:p text:style-name="Text_20_body">Wenn ich zuhause nicht betreut werden kann, dann kann ich in eine Notgruppe der Werkstatt kommen. Das ist dann so wie immer. Die Werkstatt ist dann aber viel leerer und die Gruppe ist kleiner.  </text:p>
      <text:p text:style-name="Text_20_body"><text:span text:style-name="Strong_20_Emphasis">Mobiler Werkstattdienst</text:span></text:p>
      <text:p text:style-name="Text_20_body">Wenn ich allein wohne und einen Gruppenleiter der Werkstatt sehen möchte, kommt er zu mir nach Hause. Dann können wir ganz normal miteinander reden. Er kann mir  Lebensmittel oder Medikamente mitbringen. Er kann mir auch Aufgaben zum Lernen oder sogar Arbeit mitbringen. Das kann ich dann zuhause machen.  </text:p>
      <text:p text:style-name="Text_20_body"><text:span text:style-name="Strong_20_Emphasis">Die virtuelle Werkstatt</text:span></text:p>
      <text:p text:style-name="Text_20_body">Die virtuelle Werkstatt ist eine Werkstatt, die es in Gedanken, in Papierform oder im Handy gibt. Es gibt sie nicht als Ort, zu dem ich gehen kann oder den ich anfassen kann.  Bei der virtuellen Werkstatt kann ich mir etwas aus verschiedenen Bereichen aussuchen. Die Bereiche sind: Bildung, Selbstfürsorge oder lebenspraktische Hilfen.  </text:p>
      <text:p text:style-name="Text_20_body"><text:span text:style-name="Strong_20_Emphasis">Heimarbeit</text:span></text:p>
      <text:p text:style-name="Text_20_body">Die Arbeit kommt zu mir nach Hause, auch wenn ich vom Cecilienstift betreut werde. Die Mitarbeiter reichen ja nicht für den ganzen Tag. Deshalb kommen die Gruppenleiter aus der Werkstatt zu uns in die Gruppe und wir können zu Hause Stifte verpacken.</text:p>
      <text:line-break/>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Wrap Paragraphs" style:name="Plugin_Wrap_Paragraphs" style:display-name="Plugin Wrap" style:family="paragraph">
</style:style>
    <style:style style:parent-style-name="Plugin_Wrap_Paragraphs" style:name="Plugin_Wrap_Paragraph_Centered" style:display-name="Centered" style:family="paragraph">
      <style:paragraph-properties fo:text-align="center" fo:border="0pt none"/>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start</dc:title>
  </office:meta>
</office:document-meta>
</file>